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07fdd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176db2" officeooo:paragraph-rsid="000f3b6a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0b623c" officeooo:paragraph-rsid="00107fdd" fo:background-color="transparent" style:font-size-asian="14pt" style:font-size-complex="14p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2a8e3"/>
    </style:style>
    <style:style style:name="P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07fdd" fo:background-color="transparent" style:font-size-asian="14pt" style:language-asian="en" style:country-asian="US" style:font-name-complex="Times New Roman" style:font-size-complex="14pt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2a8e3" fo:background-color="transparent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12a8e3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officeooo:rsid="00188010" style:font-size-asian="14pt" style:language-asian="en" style:country-asian="US" style:font-size-complex="14pt"/>
    </style:style>
    <style:style style:name="T3" style:family="text">
      <style:text-properties fo:color="#000000" loext:opacity="100%" style:font-name="Times New Roman" officeooo:rsid="001ca57b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fo:language="ru" fo:country="RU" officeooo:rsid="001ca57b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fo:language="ru" fo:country="RU" officeooo:rsid="002b2cb2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fo:language="ru" fo:country="RU" officeooo:rsid="002c24ae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ru" fo:country="RU" officeooo:rsid="002c24ae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en" fo:country="US" officeooo:rsid="001ca57b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fo:language="en" fo:country="US" officeooo:rsid="0034b28c" fo:background-color="transparent" loext:char-shading-value="0" style:font-size-asian="14pt" style:language-asian="en" style:country-asian="US" style:font-size-complex="14pt"/>
    </style:style>
    <style:style style:name="T13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14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15" style:family="text">
      <style:text-properties fo:color="#000000" loext:opacity="100%" style:font-name="Times New Roman" officeooo:rsid="0034b28c" fo:background-color="transparent" loext:char-shading-value="0" style:font-size-asian="14pt" style:language-asian="en" style:country-asian="US" style:font-size-complex="14pt"/>
    </style:style>
    <style:style style:name="T16" style:family="text">
      <style:text-properties fo:color="#000000" loext:opacity="100%" fo:background-color="transparent" loext:char-shading-value="0"/>
    </style:style>
    <style:style style:name="T17" style:family="text">
      <style:text-properties officeooo:rsid="0015e28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О проведении экспертно-аналитического мероприятия</text:p>
      <text:p text:style-name="P1">Основание: Распоряжение контрольно-счетной палаты муниципального образования Курганинский район 0<text:span text:style-name="T17">2</text:span>.12.2025 года № 9<text:span text:style-name="T17">2</text:span>-РО. </text:p>
      <text:p text:style-name="P4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16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3">от </text:span><text:span text:style-name="T11">14</text:span><text:span text:style-name="T13"> августа 2024 года № </text:span><text:span text:style-name="T7">766</text:span><text:span text:style-name="T13"> № «Об утверждении муниципальной программы муниципального образования Курганинский район </text:span><text:span text:style-name="T14">«</text:span><text:span text:style-name="T7">Раз</text:span><text:span text:style-name="T8">витие физической культуры </text:span><text:span text:style-name="T9">и спорта</text:span><text:span text:style-name="T13">» на </text:span><text:span text:style-name="T14">на 2025-20</text:span><text:span text:style-name="T13">30</text:span><text:span text:style-name="T14"> годы»</text:span><text:span text:style-name="T16">.</text:span></text:p>
      <text:p text:style-name="P7"><text:span text:style-name="T16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4">о</text:span><text:span text:style-name="T15">т </text:span><text:span text:style-name="T12">15</text:span><text:span text:style-name="T15"> августа 2024 года № 769 № «Об утверждении муниципальной программы муниципального образования Курганинский район «Поддержка и развитие казачества в муниципальном образовании Курганинский район» на 2025-2030 годы»</text:span><text:span text:style-name="T16">.</text:span></text:p>
      <text:p text:style-name="P6"><text:span text:style-name="T1"><text:s text:c="2"/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</text:span></text:p>
      <text:p text:style-name="P3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12:40.032000000</dc:date>
    <meta:editing-duration>PT8M38S</meta:editing-duration>
    <meta:editing-cycles>19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92" meta:character-count="1767" meta:non-whitespace-character-count="1575"/>
  </office:meta>
</office:document-meta>
</file>